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weight="bold" style:font-weight-asian="bold" style:font-weight-complex="bold"/>
    </style:style>
    <style:style style:name="P2" style:family="paragraph" style:parent-style-name="Standard">
      <style:text-properties fo:font-size="14pt" fo:font-weight="bold" style:font-size-asian="14pt" style:font-weight-asian="bold" style:font-size-complex="14pt" style:font-weight-complex="bold"/>
    </style:style>
    <style:style style:name="T1" style:family="text">
      <style:text-properties fo:font-weight="bold" style:font-weight-asian="bold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Protokoll vid Liljans FVOF årsstämma 2026-03-24 vid Liljans klubbstuga</text:p>
      <text:p text:style-name="Standard"/>
      <text:p text:style-name="P1">Stämman öppnades</text:p>
      <text:p text:style-name="P1">Val av ordförande Thomas Wiik och Lars Westin sekr</text:p>
      <text:p text:style-name="P1">Val av 2 justeringsmän Magnus Johansson, Anders Fahlén</text:p>
      <text:p text:style-name="P1">Närvarolista upprättades</text:p>
      <text:p text:style-name="P1">Kallelse till stämman godkändes</text:p>
      <text:p text:style-name="P1">Dagordningen godkändes</text:p>
      <text:p text:style-name="P1">Verksamhetsberättelse och revisionsberättelse godkändes</text:p>
      <text:p text:style-name="P1">Styrelsen beviljades ansvarsfrihet</text:p>
      <text:p text:style-name="P1">Arvode till styrelsen och revisiorer fritt fiskekort</text:p>
      <text:p text:style-name="P1">Val av ordförande till 2027 ( 1 år ) Thomas Wiik</text:p>
      <text:p text:style-name="P1">Val av 2 ledamöter till 2028 ( 2 år) Lars Westin och Anders Fahlén</text:p>
      <text:p text:style-name="P1">Val av suppleant till 2028 ( 2 år ) <text:s/>Sten-Erik Malmqvist</text:p>
      <text:p text:style-name="P1">Val av revisorer och 1 ersättare Bertil Israels och John Boberg ers. Tor Andersson</text:p>
      <text:p text:style-name="P1">Val av valberedning 3 st till stämman Anders Jansson Boda, Göran Hedberg Bengtsheden</text:p>
      <text:p text:style-name="P1">Anders Olers Hillersboda</text:p>
      <text:p text:style-name="P1"/>
      <text:p text:style-name="P1">Förslag till fiskets bedrivande för fiskerättsägareoch ortsbor till nästa stämma 2027</text:p>
      <text:p text:style-name="P1">Kräftfiske inom eget skifteslag är tillåtet <text:s/>från Fredag 14/8 17.00 till 15/8 kl 12.00</text:p>
      <text:p text:style-name="P1">samt Fredag 28/8 kl. 17.00 till 29/8 kl 12.00</text:p>
      <text:p text:style-name="P1">Kräftfiske med fiskerättsbevis/ortskort berättigar till 15 st burar/mjärdar och kräftor</text:p>
      <text:p text:style-name="P1">under 10 cm skall återsättas</text:p>
      <text:p text:style-name="P1">Nätfiske, Långrev och Utterfiske är förbjudet i Skommartjärn</text:p>
      <text:p text:style-name="P1">Max 2 st Regnbågar/ Öringar per dygn och ett spö/pimpel per fiskare i Skommartjärn</text:p>
      <text:p text:style-name="P1">Allt lagligt fiske är tillåtet <text:s/>inom området. Utestående redskap skall vara märkta med Namn</text:p>
      <text:p text:style-name="P1"/>
      <text:p text:style-name="P1">Förslag till fiskets bedrivande för allmänhetes fiske till nästa stämma 2027</text:p>
      <text:p text:style-name="P1">Fritidskort berättigar enbart handredskap med 1 spö eller max 15 st Angeldon/ Ismete</text:p>
      <text:p text:style-name="P1"/>
      <text:p text:style-name="P1">Förslag till fiskekort och priser för 2027</text:p>
      <text:p text:style-name="P1">Fiskerättsbevis <text:s text:c="40"/>50:-- <text:s/>Årskort</text:p>
      <text:p text:style-name="P1">Ortskort <text:s text:c="50"/>200:- <text:s/>Årskort</text:p>
      <text:p text:style-name="P1">Fritidskort <text:s text:c="46"/>400:-- Årskort OBS Höjning från 1 April</text:p>
      <text:p text:style-name="P1">Fritidskort <text:s text:c="48"/>80:-- <text:s/>Dagkort alla vatten utom Skommartjärn</text:p>
      <text:p text:style-name="P1">Fritidskort <text:s text:c="46"/>120:-- <text:s/>Dagkort Skommartjärn</text:p>
      <text:p text:style-name="P1">Arvode på Ifiske läggs på befintliga priser</text:p>
      <text:p text:style-name="P1">Swish borttages</text:p>
      <text:p text:style-name="P1"/>
      <text:p text:style-name="P1">Styrelsens för slag till budget godkändes</text:p>
      <text:p text:style-name="P1">Möjlighet att ta ut kontrollavgift på 2.000:--</text:p>
      <text:p text:style-name="P1">Inga övriga frågor</text:p>
      <text:p text:style-name="P1">Protokollen från stämman finn tillgänglig hos Lars Westin och på Hemsidan</text:p>
      <text:p text:style-name="P1">Stämman avslutades</text:p>
      <text:p text:style-name="P1"/>
      <text:p text:style-name="P1">Styrelsen för Liljans FVOF</text:p>
      <text:p text:style-name="P1"/>
      <text:p text:style-name="Standard"><text:a xlink:type="simple" xlink:href="http://www.liljansfvof.webnode.se/"><text:span text:style-name="T1">www.liljansfvof.webnode.se</text:span></text:a></text:p>
      <text:p text:style-name="P1"/>
      <text:p text:style-name="P1">Justeras: Magnus Johansson <text:s text:c="28"/>Justeras: Anders Fahlén</text:p>
      <text:p text:style-name="P1"/>
      <text:p text:style-name="P1"/>
      <text:p text:style-name="Standard"><text:soft-page-break/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v" fo:country="S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sv" fo:country="SE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3-26T09:54:15.35</meta:creation-date>
    <meta:document-statistic meta:table-count="0" meta:image-count="0" meta:object-count="0" meta:page-count="2" meta:paragraph-count="42" meta:word-count="306" meta:character-count="2348"/>
    <dc:date>2026-03-26T10:36:48.04</dc:date>
    <meta:editing-duration>PT6M2S</meta:editing-duration>
    <meta:editing-cycles>1</meta:editing-cycles>
    <meta:generator>OpenOffice/4.0.1$Win32 OpenOffice.org_project/401m5$Build-9714</meta:generator>
  </office:meta>
</office:document-meta>
</file>