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tokoll vid konstituerande styrelsemöte Liljans FVOF 2026-03-24</text:p>
      <text:p text:style-name="P1"/>
      <text:p text:style-name="P1"/>
      <text:p text:style-name="P2"/>
      <text:p text:style-name="P2">Närvarande på mötet Thomas Wiik, Lars Westin, Åsa Olsson, Magnus Johansson</text:p>
      <text:p text:style-name="P2">Dan Lindwall, Anders Fahlén</text:p>
      <text:p text:style-name="P2"/>
      <text:p text:style-name="P2">Anders Fahlén utsågs till justeringsman</text:p>
      <text:p text:style-name="P2"/>
      <text:p text:style-name="P2">Till ordförande valdes Thomas Wiik</text:p>
      <text:p text:style-name="P2">Kassör Åsa Olsson</text:p>
      <text:p text:style-name="P2">Sekr Lars Westin</text:p>
      <text:p text:style-name="P2">Vice ordf Anders Fahlén</text:p>
      <text:p text:style-name="P2"/>
      <text:p text:style-name="P2">Thomas Wiik persnr 700617-7153 Liljansvägen 5 790 23 Svärdsjö och Åsa </text:p>
      <text:p text:style-name="P2">Olsson Hindrikshage 56, 790 23 Svärdsjö utsågs till firmatecknare var för sig</text:p>
      <text:p text:style-name="P2"/>
      <text:p text:style-name="P2"/>
      <text:p text:style-name="P2"/>
      <text:p text:style-name="P2">Uppsättning av fiskebestämmelser görs av Lars Westin och finns på hemsidan</text:p>
      <text:p text:style-name="P2"/>
      <text:p text:style-name="P2">Första utsättning av fisk kommer att göras i Maj-Juni</text:p>
      <text:p text:style-name="P2"/>
      <text:p text:style-name="P2"/>
      <text:p text:style-name="P2"/>
      <text:p text:style-name="P2"/>
      <text:p text:style-name="P2"/>
      <text:p text:style-name="P2">Liljans FVOF</text:p>
      <text:p text:style-name="P2">Lars Westin</text:p>
      <text:p text:style-name="P2">Sekreterare <text:s text:c="63"/>Justerare</text:p>
      <text:p text:style-name="P2"><text:s text:c="83"/>Anders Fahlén <text:s/></text:p>
      <text:p text:style-name="P2"/>
      <text:p text:style-name="P2"/>
      <text:p text:style-name="P2"/>
      <text:p text:style-name="P2">www.liljansfvof.webnode.se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v" fo:country="S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v" fo:country="S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3-26T08:45:47.74</meta:creation-date>
    <meta:document-statistic meta:table-count="0" meta:image-count="0" meta:object-count="0" meta:page-count="1" meta:paragraph-count="17" meta:word-count="94" meta:character-count="801"/>
    <dc:date>2026-03-26T08:57:41.22</dc:date>
    <meta:editing-duration>PT11M53S</meta:editing-duration>
    <meta:editing-cycles>1</meta:editing-cycles>
    <meta:generator>OpenOffice/4.0.1$Win32 OpenOffice.org_project/401m5$Build-9714</meta:generator>
  </office:meta>
</office:document-meta>
</file>